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afce1dd43a10418500f0187560b235.png"/>
  <manifest:file-entry manifest:media-type="image/png" manifest:full-path="Pictures/c0e5f54523ce3e0ecbd55ab8b65a1ffd.png"/>
  <manifest:file-entry manifest:media-type="image/png" manifest:full-path="Pictures/e55ccb01424c597e16df4a66081e0e91.png"/>
  <manifest:file-entry manifest:media-type="image/png" manifest:full-path="Pictures/ddf46489f8e7128dc06323b29affc0a7.png"/>
  <manifest:file-entry manifest:media-type="image/svg+xml" manifest:full-path="Pictures/75f4c799144e02eb67df85d043e52a9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-team:grundverkabelung_der_anlage:start"/><text:bookmark-start text:name="__RefHeading___grundverkabelung_der_anlage_1"/><text:bookmark-start text:name="grundverkabelung_der_anlage"/>Grundverkabelung der Anlage<text:bookmark-end text:name="__RefHeading___grundverkabelung_der_anlage_1"/><text:bookmark-end text:name="grundverkabelung_der_anlage"/></text:h>
      <text:h text:style-name="Heading_20_4" text:outline-level="4"><text:bookmark-start text:name="__RefHeading___uebersichtszeichnungen_2"/><text:bookmark-start text:name="uebersichtszeichnungen"/>Übersichtszeichnungen<text:bookmark-end text:name="__RefHeading___uebersichtszeichnungen_2"/><text:bookmark-end text:name="uebersichtszeichnungen"/></text:h>
      <text:p text:style-name="Text_20_body">Hier sind einige Übersichtszeichnungen zur aktuellen Verkabelung (schematisch) sowie Überlegungen für die Zukunft. Die Bilder sind in <text:a xlink:type="simple" xlink:href="https://Draw.io" text:style-name="Internet_20_link" text:visited-style-name="Visited_20_Internet_20_Link">Draw.io</text:a> erstellt und enthalten die Quelldatei. Dadurch können sie zum Bearbeiten geöffnet werden - danach müssen sie erneut als PNG exportiert werden: Rahmenbreite 10, Größe “Diagramm”, “Kopie meines Diagramms einfügen”<text:note text:id="ftn0" text:note-class="footnote"><text:note-citation text:label="1)">1)</text:note-citation><text:note-body><text:p text:style-name="Text_20_body">Screenshot der Exporteinstellungen: <draw:frame draw:style-name="media" draw:name="0" text:anchor-type="as-char" draw:z-index="0" svg:width="2.64583333333cm" style:rel-width="100%" svg:height="2.19827943615cm" style:rel-height="scale"><draw:image xlink:href="Pictures/efafce1dd43a10418500f0187560b235.png" xlink:type="simple" xlink:show="embed" xlink:actuate="onLoad"/></draw:frame></text:p></text:note-body></text:note></text:p>
      <text:p text:style-name="Text_20_body"><draw:frame draw:style-name="media" draw:name="Array Legend" text:anchor-type="as-char" draw:z-index="0" svg:width="30.9297916667cm" style:rel-width="100%"><draw:text-box><text:p text:style-name="legendcenter"><draw:frame draw:style-name="media" draw:name="Array" text:anchor-type="as-char" draw:z-index="1" svg:width="30.9297916667cm" style:rel-width="100%" svg:height="21.8810416667cm" style:rel-height="scale"><draw:image xlink:href="Pictures/c0e5f54523ce3e0ecbd55ab8b65a1ffd.png" xlink:type="simple" xlink:show="embed" xlink:actuate="onLoad"/></draw:frame>Array</text:p></draw:text-box></draw:frame><draw:frame draw:style-name="media" draw:name="Array Legend" text:anchor-type="as-char" draw:z-index="0" svg:width="31.27375cm" style:rel-width="100%"><draw:text-box><text:p text:style-name="legendcenter"><draw:frame draw:style-name="media" draw:name="Array" text:anchor-type="as-char" draw:z-index="2" svg:width="31.27375cm" style:rel-width="100%" svg:height="22.1191666667cm" style:rel-height="scale"><draw:image xlink:href="Pictures/e55ccb01424c597e16df4a66081e0e91.png" xlink:type="simple" xlink:show="embed" xlink:actuate="onLoad"/></draw:frame>Array</text:p></draw:text-box></draw:frame><draw:frame draw:style-name="media" draw:name="Array Legend" text:anchor-type="as-char" draw:z-index="0" svg:width="31.2472916667cm" style:rel-width="100%"><draw:text-box><text:p text:style-name="legendcenter"><draw:frame draw:style-name="media" draw:name="Array" text:anchor-type="as-char" draw:z-index="3" svg:width="31.2472916667cm" style:rel-width="100%" svg:height="21.8810416667cm" style:rel-height="scale"><draw:image xlink:href="Pictures/ddf46489f8e7128dc06323b29affc0a7.png" xlink:type="simple" xlink:show="embed" xlink:actuate="onLoad"/></draw:frame>Array</text:p></draw:text-box></draw:frame></text:p>
      <text:h text:style-name="Heading_20_4" text:outline-level="4"><text:bookmark-start text:name="__RefHeading___notizen_zu_den_uebersichtszeichnungen_3"/><text:bookmark-start text:name="notizen_zu_den_uebersichtszeichnungen"/>Notizen zu den Übersichtszeichnungen<text:bookmark-end text:name="__RefHeading___notizen_zu_den_uebersichtszeichnungen_3"/><text:bookmark-end text:name="notizen_zu_den_uebersichtszeichnungen"/></text:h>
      <text:p text:style-name="Text_20_body">In den Schematischen Darstellungen sind die einzelnen Elemente sind grob in einer Draufsicht der Bühne platziert. “FOH-Position” meint die Technik-Ecke.</text:p>
      <text:list text:style-name="Numbering_20_1" text:continue-numbering="false">
        <text:list-item>
          <text:p text:style-name="Numbering_20_1_Content_First"> Verkabelung von Mikrofonen und Instrumenten</text:p>
        </text:list-item>
        <text:list-item>
          <text:p text:style-name="Numbering_20_1_Content"> Verkabelung von Lautsprechern/Monitoren sowie Pult und Technik-PC.</text:p>
        </text:list-item>
        <text:list-item>
          <text:p text:style-name="Numbering_20_1_Content_Last"> Überlegungen, einen weiteren 12“-Subwoofer anzuschaffen, damit sie gemeinsam weniger Laut und “angestrengt” sein können.<text:line-break/>Ob es wirklich einen nützlichen Effekt hat, die Top-Teile direkt mit einem stärkeren Verstärker anstatt wie bisher am 8”-Subwoofer zu betreiben, will ich vorher mal testen. Eigentlich bietet der 8“-Subwoofer nicht genug Leistung für die Lautsprecher, ich weiß aber nicht, ob sich das merklich auf den Klang auswirkt, wenn die Lautstärke nicht in irgendeinen Grenzbereich kommt.<text:line-break/>Es sollen auch ehemalige Monitore als so genannte “Fills”/“Delay Line” eingesetzt werden.</text:p>
        </text:list-item>
      </text:list>
      <text:h text:style-name="Heading_20_2" text:outline-level="2"><text:bookmark-start text:name="__RefHeading___multicore_4"/><text:bookmark-start text:name="multicore"/>Multicore<text:bookmark-end text:name="__RefHeading___multicore_4"/><text:bookmark-end text:name="multicore"/></text:h>
      <text:p text:style-name="Text_20_body">Zwischen Bühne und Mischpult ist ein Multicore-Kabel verlegt, welches bis zu 24 Signale von der Bühne zum Pult und bis zu 8 Signale in Gegenrichtung transportiert. Die Kanalbezeichnungen (1-24, A-F) an der Stagebox auf der Bühne stehen jeweils oberhalb der Buchse.</text:p>
      <text:h text:style-name="Heading_20_2" text:outline-level="2"><text:bookmark-start text:name="__RefHeading___lautsprecher_pa_5"/><text:bookmark-start text:name="lautsprecher_pa"/>Lautsprecher/PA<text:bookmark-end text:name="__RefHeading___lautsprecher_pa_5"/><text:bookmark-end text:name="lautsprecher_pa"/></text:h>
      <text:p text:style-name="Text_20_body">Drei der “Rückkanäle” des Multicore werden für die Verbindung vom Pult zu den “normalen” Lautsprechern und dem separaten Subwoofer verwendet. Der Subwoofer bekommt einen Mono-Mix der Tiefbass-Anteile, alles über ca. 80-120Hz wird zur 2.1-Anlage geschickt, wo sich widerum ein kleinerer Subwoofer sich selbst um die tieferen Anteile kümmert und über den integrierten Verstärker die höheren Anteile an die Top-Teile sendet.</text:p>
      <text:h text:style-name="Heading_20_2" text:outline-level="2"><text:bookmark-start text:name="__RefHeading___dsp_6"/><text:bookmark-start text:name="dsp"/>DSP<text:bookmark-end text:name="__RefHeading___dsp_6"/><text:bookmark-end text:name="dsp"/></text:h>
      <text:p text:style-name="Text_20_body">Es gibt einen 4×4-DSP, der als EQ, Delay, Frequenzweiche etc. arbeiten kann. Wird er zur Konfiguration per USB-Kabel an einem Windows-Rechner angeschlossen, kann man mit einem Programm Einstellungen vornehmen. Hier die Produktseite bei Thomann mit Anleitung und Programmdownload:
<text:a xlink:type="simple" xlink:href="https://www.thomann.de/de/the_t.racks_dsp_4x4_mini.htm" text:style-name="Internet_20_link" text:visited-style-name="Visited_20_Internet_20_Link">https://www.thomann.de/de/the_t.racks_dsp_4x4_mini.htm</text:a></text:p>
      <text:p text:style-name="Text_20_body">Der Plan ist, den DSP als Frequenzweiche und Mono-Downmixer zu verwenden: Der Subwoofer-Anteil wird direkt vom DSP zum Sub geschickt, der Rest wird ins Mischpult zurück geschickt, um über Matrix-Mixe (per Mix-Direct-In) auf die Lautsprecher verteilt zu werden. <draw:frame draw:style-name="media" draw:name="4" text:anchor-type="as-char" draw:z-index="4" svg:width="" svg:rel-width="100%" svg:height="0cm"><draw:image xlink:href="Pictures/75f4c799144e02eb67df85d043e52a99.svg" xlink:type="simple" xlink:show="embed" xlink:actuate="onLoad"/></draw:frame></text:p>
      <text:h text:style-name="Heading_20_2" text:outline-level="2"><text:bookmark-start text:name="__RefHeading___weitere_lautsprecher_7"/><text:bookmark-start text:name="weitere_lautsprecher"/>Weitere Lautsprecher<text:bookmark-end text:name="__RefHeading___weitere_lautsprecher_7"/><text:bookmark-end text:name="weitere_lautsprecher"/></text:h>
      <text:h text:style-name="Heading_20_5" text:outline-level="5"><text:bookmark-start text:name="__RefHeading___fill-lautsprecher_8"/><text:bookmark-start text:name="fill-lautsprecher"/>Fill-Lautsprecher<text:bookmark-end text:name="__RefHeading___fill-lautsprecher_8"/><text:bookmark-end text:name="fill-lautsprecher"/></text:h>
      <text:p text:style-name="Text_20_body"> 2x <text:a xlink:type="simple" xlink:href="https://www.thomann.de/de/the_box_pro_achat_104_a.htm" text:style-name="Internet_20_link" text:visited-style-name="Visited_20_Internet_20_Link">the box pro Achat 104 A</text:a> von Thomann dient als Fill-Lautsprecher. Sollen tendentiell in der hinteren Traverse aufgehängt werden <draw:frame draw:style-name="media" draw:name="5" text:anchor-type="as-char" draw:z-index="5" svg:width="" svg:rel-width="100%" svg:height="0cm"><draw:image xlink:href="Pictures/75f4c799144e02eb67df85d043e52a99.svg" xlink:type="simple" xlink:show="embed" xlink:actuate="onLoad"/></draw:frame>.</text:p>
      <text:h text:style-name="Heading_20_5" text:outline-level="5"><text:bookmark-start text:name="__RefHeading___buehnenlautsprecher_9"/><text:bookmark-start text:name="buehnenlautsprecher"/>Bühnenlautsprecher<text:bookmark-end text:name="__RefHeading___buehnenlautsprecher_9"/><text:bookmark-end text:name="buehnenlautsprecher"/></text:h>
      <text:p text:style-name="Text_20_body"> Ein “JBL LSR 305”-Monitor auf der Bühne, um PC-Playback und optional auch den MainLR-Mix hören zu kön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7T19::09:37</meta:creation-date>
    <dc:creator>Generated</dc:creator>
    <dc:date>2026-08-27T19::09:37</dc:date>
    <dc:language>en-US</dc:language>
    <meta:editing-cycles>1</meta:editing-cycles>
    <meta:editing-duration>PT0S</meta:editing-duration>
    <dc:title>technik-team:grundverkabelung_der_anlage:start</dc:title>
  </office:meta>
</office:document-meta>
</file>