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b6343c8ba5258c0e27026ad1e5e5ec.png"/>
  <manifest:file-entry manifest:media-type="image/png" manifest:full-path="Pictures/2fece29f5eea92a5f232e9b75433a2a2.png"/>
  <manifest:file-entry manifest:media-type="image/png" manifest:full-path="Pictures/97886bcf78a19de322a28fa4a4a54db4.png"/>
  <manifest:file-entry manifest:media-type="image/png" manifest:full-path="Pictures/943b4924375942b578b26068bc436a46.png"/>
  <manifest:file-entry manifest:media-type="image/png" manifest:full-path="Pictures/88ae4cc6cb595e5a626520508c1f060d.png"/>
  <manifest:file-entry manifest:media-type="image/png" manifest:full-path="Pictures/6cbb102d8ee2ae31cbe13a8619848db9.png"/>
  <manifest:file-entry manifest:media-type="image/png" manifest:full-path="Pictures/1271a07f16ca0e4cebb3f91a3a162743.png"/>
  <manifest:file-entry manifest:media-type="image/png" manifest:full-path="Pictures/a6829e42b914fd986a7e313e7e815093.png"/>
  <manifest:file-entry manifest:media-type="image/svg+xml" manifest:full-path="Pictures/75f4c799144e02eb67df85d043e52a99.svg"/>
  <manifest:file-entry manifest:media-type="image/png" manifest:full-path="Pictures/de704e8e355e1d5855b0917ee8e6a345.png"/>
  <manifest:file-entry manifest:media-type="image/png" manifest:full-path="Pictures/fe2b482250e2568431f73eb6cc2386be.png"/>
  <manifest:file-entry manifest:media-type="image/png" manifest:full-path="Pictures/38b6b63e42ce10f421062579fbad9821.png"/>
  <manifest:file-entry manifest:media-type="image/png" manifest:full-path="Pictures/ebe5c63c5091aec8f9b6f060a677b634.png"/>
  <manifest:file-entry manifest:media-type="image/png" manifest:full-path="Pictures/68cbdb022be41c7f6c9e0ac9f8fc3534.png"/>
  <manifest:file-entry manifest:media-type="image/png" manifest:full-path="Pictures/1dc8f4d650dfeeb5ad4f58b74c4da17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hnik-team:songbeamer_und_aufnahme:start"/><text:bookmark-start text:name="__RefHeading___songbeamer_und_aufnahme_1"/><text:bookmark-start text:name="songbeamer_und_aufnahme"/>Songbeamer und Aufnahme<text:bookmark-end text:name="__RefHeading___songbeamer_und_aufnahme_1"/><text:bookmark-end text:name="songbeamer_und_aufnahme"/></text:h>
      <text:p text:style-name="Text_20_body">Im folgenden geht es um die Aufgaben, die bei “Songbeamer und Aufnahme” anstehen. Hier ein Screenshot der an die Taskleiste angehefteten, relevanten Programme:</text:p>
      <text:p text:style-name="Text_20_body"><draw:frame draw:style-name="media" draw:name="0" text:anchor-type="as-char" draw:z-index="0" svg:width="8.86354166667cm" style:rel-width="100%" svg:height="2.67229166667cm" style:rel-height="scale"><draw:image xlink:href="Pictures/cab6343c8ba5258c0e27026ad1e5e5ec.png" xlink:type="simple" xlink:show="embed" xlink:actuate="onLoad"/></draw:frame></text:p>
      <text:list text:style-name="Numbering_20_1" text:continue-numbering="false">
        <text:list-item>
          <text:p text:style-name="Numbering_20_1_Content_First"> Thunderbird - Mail, z.B. für Ablaufpläne oder sonstige Infos/Unterlagen, die an die ”technik-pc“-Email-Adresse geschickt wurden.</text:p>
        </text:list-item>
        <text:list-item>
          <text:p text:style-name="Numbering_20_1_Content"> MP3DirectCut - Aufnahmen, zwei Verknüpfungen für zwei verschiedene Aufnahmen, siehe unten…</text:p>
        </text:list-item>
        <text:list-item>
          <text:p text:style-name="Numbering_20_1_Content"> FileZilla - FTP-Programm, zum Hochladen der aufgezeichneten Predigt auf die Gemeindewebseite.</text:p>
        </text:list-item>
        <text:list-item>
          <text:p text:style-name="Numbering_20_1_Content_Last"> Songbeamer - Anzeigeprogramm für Songtexte, Präsentationen, Bilder.</text:p>
        </text:list-item>
      </text:list>
      <text:h text:style-name="Heading_20_2" text:outline-level="2"><text:bookmark-start text:name="__RefHeading___songbeamer_2"/><text:bookmark-start text:name="songbeamer"/>Songbeamer<text:bookmark-end text:name="__RefHeading___songbeamer_2"/><text:bookmark-end text:name="songbeamer"/></text:h>
      <text:p text:style-name="Text_20_body">Anleitung für Songbeamer</text:p>
      <text:p text:style-name="Text_20_body"><text:note text:id="ftn0" text:note-class="footnote"><text:note-citation text:label="1)">1)</text:note-citation><text:note-body><text:a xlink:type="simple" xlink:href="#__RefHeading___songbeamer_und_aufnahme_1" text:style-name="Local_20_link" text:visited-style-name="Visited_20_Local_20_Link">Screenshot</text:a><text:p text:style-name="Text_20_body"> Punkt 4</text:p></text:note-body></text:note>
<draw:frame draw:style-name="media" draw:name="1" text:anchor-type="as-char" draw:z-index="1" svg:width="10.5833333333cm" svg:height="1.78199863107cm"><draw:image xlink:href="Pictures/2fece29f5eea92a5f232e9b75433a2a2.png" xlink:type="simple" xlink:show="embed" xlink:actuate="onLoad"/></draw:frame></text:p>
      <text:p text:style-name="Text_20_body"><text:span text:style-name="Strong_20_Emphasis">1</text:span>. Thunderbird - Mail, z.B. für Ablaufpläne oder sonstige Infos/Unterlagen, die an die ”technik-pc“-Email-Adresse geschickt wurden.</text:p>
      <text:p text:style-name="Text_20_body"><text:span text:style-name="Strong_20_Emphasis">2</text:span>.Songbeamer - Anzeigeprogramm für Songtexte, Präsentationen, Bilder.</text:p>
      <text:p text:style-name="Text_20_body"><text:span text:style-name="Strong_20_Emphasis">3</text:span>. Spotify - Zum Abspielen von Musik bei der Gottesdienstvorbereitung und nach dem Gottesdienst, um völlige Stille zu vermeiden</text:p>
      <text:p text:style-name="Text_20_body"><text:span text:style-name="Strong_20_Emphasis">SONGBEAMER</text:span> - <text:span text:style-name="Emphasis">Für die Anzeige von kirchlichen Aktivitäten und Liedtexten sowie von Predigtskripten und besonderen Anlässen und Ankündigungen in der Kirche.</text:span></text:p>
      <text:list text:style-name="List_20_1" text:continue-numbering="false">
        <text:list-item>
          <text:p text:style-name="LastListParagraph_List_20_1_Content_First"> Vor Beginn der Predigt gibt es einige wichtige Dinge zu tun</text:p>
        </text:list-item>
      </text:list>
      <text:p text:style-name="Text_20_body">1. Suchen Sie nach den Predigt- und Ankündigungsfolien, die das Leitungsteam in den angezeigten Ordnern auf dem PC abgelegt hat, und behalten Sie diese im Auge (siehe unten):</text:p>
      <text:p text:style-name="Text_20_body"><draw:frame draw:style-name="media" draw:name="2" text:anchor-type="as-char" draw:z-index="2" svg:width="10.5833333333cm" svg:height="1.22975352113cm"><draw:image xlink:href="Pictures/97886bcf78a19de322a28fa4a4a54db4.png" xlink:type="simple" xlink:show="embed" xlink:actuate="onLoad"/></draw:frame></text:p>
      <text:p text:style-name="Text_20_body"><draw:frame draw:style-name="media" draw:name="3" text:anchor-type="as-char" draw:z-index="3" svg:width="10.5833333333cm" svg:height="10.4886278896cm"><draw:image xlink:href="Pictures/943b4924375942b578b26068bc436a46.png" xlink:type="simple" xlink:show="embed" xlink:actuate="onLoad"/></draw:frame></text:p>
      <text:p text:style-name="Text_20_body">Der Grund dafür ist, dass die Predigt und die Ankündigungsfolien die grundlegenden Dinge sind, die man braucht, wenn man mit einem Beamer arbeitet, weil sie auf dem Fernsehbildschirm angezeigt werden und einige auch auf Youtube-Streaming ausgedehnt werden können.</text:p>
      <text:p text:style-name="Text_20_body">2.</text:p>
      <text:h text:style-name="Heading_20_2" text:outline-level="2"><text:bookmark-start text:name="__RefHeading___oeffnen_sie_das_thunderbird-symbol_3"/><text:bookmark-start text:name="oeffnen_sie_das_thunderbird-symbol"/>**Öffnen Sie das Thunderbird-Symbol**<text:bookmark-end text:name="__RefHeading___oeffnen_sie_das_thunderbird-symbol_3"/><text:bookmark-end text:name="oeffnen_sie_das_thunderbird-symbol"/></text:h>
      <text:p text:style-name="Text_20_body"> in der Taskleiste und suchen Sie nach <text:span text:style-name="Strong_20_Emphasis">Posteingang</text:span>, um auf Mails und Informationen zuzugreifen, die von Teamleitern wie z.B. dem Lobpreisteam verschickt werden, um auf die aufzuführenden Lieder und ihre richtigen Texte zuzugreifen.</text:p>
      <text:p text:style-name="Text_20_body">Folgen Sie den folgenden Schritten:</text:p>
      <text:list text:style-name="List_20_1" text:continue-numbering="false">
        <text:list-item>
          <text:p text:style-name="LastListParagraph_List_20_1_Content_First"> Suchen Sie in der Suchleiste nach dem Datum der jeweiligen Predigt, wie abgebildet.<draw:frame draw:style-name="media" draw:name="4" text:anchor-type="as-char" draw:z-index="4" svg:width="31.829375cm" style:rel-width="100%" svg:height="4.07458333333cm" style:rel-height="scale"><draw:image xlink:href="Pictures/88ae4cc6cb595e5a626520508c1f060d.png" xlink:type="simple" xlink:show="embed" xlink:actuate="onLoad"/></draw:frame></text:p>
        </text:list-item>
      </text:list>
      <text:list text:style-name="List_20_1" text:continue-numbering="false">
        <text:list-item>
          <text:p text:style-name="LastListParagraph_List_20_1_Content_First"> Suchen Sie in einer Mail des Predigers oder des Leiters des Anbetungsteams nach Liedern und deren Texten, die wie unten gezeigt aufgeführt werden sollen:<draw:frame draw:style-name="media" draw:name="5" text:anchor-type="as-char" draw:z-index="5" svg:width="43.4445833333cm" style:rel-width="100%" svg:height="9.26041666667cm" style:rel-height="scale"><draw:image xlink:href="Pictures/6cbb102d8ee2ae31cbe13a8619848db9.png" xlink:type="simple" xlink:show="embed" xlink:actuate="onLoad"/></draw:frame></text:p>
        </text:list-item>
      </text:list>
      <text:list text:style-name="List_20_1" text:continue-numbering="false">
        <text:list-item>
          <text:p text:style-name="LastListParagraph_List_20_1_Content_First"> Da die Lieder als Datei angezeigt werden, die vom Vorspann gesendet wird, kopieren Sie einfach den Titel des Liedes oder kopieren Sie die erste Zeile des Liedes, um die Suche auf dem Beamer zu ermöglichen, wie in der Abbildung unten gezeigt:</text:p>
        </text:list-item>
      </text:list>
      <text:p text:style-name="Text_20_body">        <draw:frame draw:style-name="media" draw:name="6" text:anchor-type="as-char" draw:z-index="6" svg:width="10.5833333333cm" svg:height="8.72323232323cm"><draw:image xlink:href="Pictures/1271a07f16ca0e4cebb3f91a3a162743.png" xlink:type="simple" xlink:show="embed" xlink:actuate="onLoad"/></draw:frame></text:p>
      <text:p text:style-name="Text_20_body">3
.</text:p>
      <text:p text:style-name="Preformatted_20_Text"> ===== Öffnen Sie das Songbeamer-Symbol ====</text:p>
      <text:p text:style-name="Text_20_body"> in der Taskleiste, um die nächsten Schritte durchzuführen: Auf dem Songbeamer finden Sie alle notwendigen Informationen, die für die Anzeige auf dem Fernseher gedacht sind, sowie diejenigen, die auf den Live-Stream gehen werden.</text:p>
      <text:p text:style-name="Text_20_body"><text:span text:style-name="Strong_20_Emphasis">HINWEIS</text:span>: Bevor Sie das Songbeamer-Symbol öffnen, vergewissern Sie sich, dass alle notwendigen Informationen, die hier eingefügt werden sollen, geöffnet und zugänglich sind, wie z.B. die Predigtfolien, die Ankündigungsfolien und auch die Lieder, die für den Gottesdienst gesungen werden sollen.     </text:p>
      <text:h text:style-name="Heading_20_2" text:outline-level="2"><text:bookmark-start text:name="__RefHeading___aufnahme_4"/><text:bookmark-start text:name="aufnahme"/>Aufnahme<text:bookmark-end text:name="__RefHeading___aufnahme_4"/><text:bookmark-end text:name="aufnahme"/></text:h>
      <text:h text:style-name="Heading_20_4" text:outline-level="4"><text:bookmark-start text:name="__RefHeading___start_der_aufnahme_n_5"/><text:bookmark-start text:name="start_der_aufnahme_n"/>Start der Aufnahme(n)<text:bookmark-end text:name="__RefHeading___start_der_aufnahme_n_5"/><text:bookmark-end text:name="start_der_aufnahme_n"/></text:h>
      <text:p text:style-name="Text_20_body">Wir fertigen von jedem Gottesdienst zwei Aufnahmen von verschiedenen Signalen aus dem Mischpult an:</text:p>
      <text:list text:style-name="List_20_1" text:continue-numbering="false">
        <text:list-item>
          <text:p text:style-name="List_20_1_Content_First"> eine Mono-Aufnahme des “MainLR”-Mixes, die in Qualität und Datenrate auf Sprachverständlichkeit bei der Predigt optimiert ist.</text:p>
        </text:list-item>
        <text:list-item>
          <text:p text:style-name="List_20_1_Content_Last"> eine Stereo-Aufnahme des “YTstrm”-Aux-Mixes in normaler MP3-Qualität (128k VBR, joint-stereo)</text:p>
        </text:list-item>
      </text:list>
      <text:p text:style-name="Text_20_body">Dazu verwenden wir “MP3 Direct cut”, was über die beiden Icons auf der Taskleiste<text:note text:id="ftn1" text:note-class="footnote"><text:note-citation text:label="2)">2)</text:note-citation><text:note-body><text:a xlink:type="simple" xlink:href="#__RefHeading___songbeamer_und_aufnahme_1" text:style-name="Local_20_link" text:visited-style-name="Visited_20_Local_20_Link">Screenshot</text:a><text:p text:style-name="Text_20_body"> Punkt 2</text:p></text:note-body></text:note> für die jeweilige Aufnahme gestartet wird. Die Aufnahme startet direkt nach dem Programmstart.</text:p>
      <text:p text:style-name="Text_20_body"><draw:frame draw:style-name="mediacenter" draw:name=" MP3 Direct Cut Legend" text:anchor-type="paragraph" draw:z-index="0" svg:width="10.5833333333cm"><draw:text-box><text:p text:style-name="legendcenter"><draw:frame draw:style-name="mediacenter" draw:name=" MP3 Direct Cut" text:anchor-type="paragraph" draw:z-index="7" svg:width="10.5833333333cm" svg:height="6.72945845005cm"><draw:image xlink:href="Pictures/a6829e42b914fd986a7e313e7e815093.png" xlink:type="simple" xlink:show="embed" xlink:actuate="onLoad"/></draw:frame> MP3 Direct Cut</text:p></draw:text-box></draw:frame>
Während der Aufnahme kann man “Marken” setzen (Punkt 1), um z.B. Anfang und Ende der Predigt zu markieren. Dann kann man diese Punkte beim Schneiden der Datei später direkt anspringen.</text:p>
      <text:h text:style-name="Heading_20_4" text:outline-level="4"><text:bookmark-start text:name="__RefHeading___schneiden_der_aufnahme_6"/><text:bookmark-start text:name="schneiden_der_aufnahme"/>Schneiden der Aufnahme<text:bookmark-end text:name="__RefHeading___schneiden_der_aufnahme_6"/><text:bookmark-end text:name="schneiden_der_aufnahme"/></text:h>
      <text:p text:style-name="Text_20_body">Am <text:span text:style-name="Strong_20_Emphasis">Ende</text:span> des Gottesdienstes werden die beiden Aufnahmen gestoppt und dann geschnitten:</text:p>
      <table:table table:style-name="Table">
        <table:table-column/>
        <table:table-column/>
        <table:table-row>
          <table:table-cell office:value-type="string" table:style-name="tableheader">
            <text:p text:style-name="Table_20_Heading">Aufnahme</text:p>
          </table:table-cell>
          <table:table-cell office:value-type="string" table:style-name="tableheader">
            <text:p text:style-name="Table_20_Heading">Anweisung</text:p>
          </table:table-cell>
        </table:table-row>
        <table:table-row>
          <table:table-cell office:value-type="string" table:style-name="tablecell">
            <text:p text:style-name="tablealignleft">Predigt (Mono)</text:p>
          </table:table-cell>
          <table:table-cell office:value-type="string" table:style-name="tablecell">
            <text:p text:style-name="tablealignleft"> Im Allgemeinen von “Hallo” bis “Amen”</text:p>
          </table:table-cell>
        </table:table-row>
        <table:table-row>
          <table:table-cell office:value-type="string" table:style-name="tablecell">
            <text:p text:style-name="tablealignleft">Musik (Stereo)</text:p>
          </table:table-cell>
          <table:table-cell office:value-type="string" table:style-name="tablecell">
            <text:p text:style-name="tablealignleft"> Sprachbeiträge und Youtube- etc.-Einspielungen herausschneiden</text:p>
          </table:table-cell>
        </table:table-row>
      </table:table>
      <text:p text:style-name="Text_20_body">MP3-Direct-Cut ist so konfiguriert, dass seine Tonausgabe über eine zweite Soundkarte erfolgt, so dass man die Aufnahme per Kopfhörer zuschneiden kann, während die “Nach dem Gottesdienst”-Musik im Raum wieder gegeben wird. Um die Aufnahme über den Kopfhörer hören zu können, muss man am Mischpult den “PC Aux”-Kanal auf PAFL schalten; dazu kann die Taste unter dem “Soft-Rotary” 2 (ist aktuell auf die Funktion programmiert) oder der PAFL-Knopf bei Kanal 23 in Layer B <draw:frame draw:style-name="media" draw:name="8" text:anchor-type="as-char" draw:z-index="8" svg:width="" svg:rel-width="100%" svg:height="0cm"><draw:image xlink:href="Pictures/75f4c799144e02eb67df85d043e52a99.svg" xlink:type="simple" xlink:show="embed" xlink:actuate="onLoad"/></draw:frame><text:note text:id="ftn2" text:note-class="footnote"><text:note-citation text:label="3)">3)</text:note-citation><text:note-body><text:p text:style-name="Text_20_body">Angabe prüfen</text:p></text:note-body></text:note> gedrückt werden.</text:p>
      <text:p text:style-name="Text_20_body">Die Kopfhörerlautstärke kann über den dazugehörigen Regler oben rechts unterhalb des Kopfhöreranschlusses justiert werden.</text:p>
      <text:p text:style-name="Text_20_body">Am PC markiert man in MP3DirectCut mit der linken Maustaste den Anfang und mit der rechten Taste das Ende eines Bereichs (Punkte 2 und 3). Abschließend kann man den gewählten Bereich wegschneiden (Punkt 4).</text:p>
      <text:h text:style-name="Heading_20_4" text:outline-level="4"><text:bookmark-start text:name="__RefHeading___predigt-infos_eingeben_7"/><text:bookmark-start text:name="predigt-infos_eingeben"/>Predigt-Infos eingeben<text:bookmark-end text:name="__RefHeading___predigt-infos_eingeben_7"/><text:bookmark-end text:name="predigt-infos_eingeben"/></text:h>
      <text:p text:style-name="Text_20_body">Nur für die Predigtaufnahme muss der Predigt-Titel, Name des Sprechers und weitere Infos eingegeben werden. Dazu wählt man <text:span text:style-name="Source_20_Text">Bearbeiten</text:span> und <text:span text:style-name="Source_20_Text">ID3-Tag und Datei-Info</text:span>:</text:p>
      <text:p text:style-name="Text_20_body"><draw:frame draw:style-name="media" draw:name="9" text:anchor-type="as-char" draw:z-index="9" svg:width="11.8004166667cm" svg:height="3.01625cm"><draw:image xlink:href="Pictures/de704e8e355e1d5855b0917ee8e6a345.png" xlink:type="simple" xlink:show="embed" xlink:actuate="onLoad"/></draw:frame></text:p>
      <text:p text:style-name="Text_20_body">Und hier werden die Informationen eingegeben:</text:p>
      <text:p text:style-name="Text_20_body"><draw:frame draw:style-name="media" draw:name="10" text:anchor-type="as-char" draw:z-index="10" svg:width="13.7054166667cm" svg:height="10.7685416667cm"><draw:image xlink:href="Pictures/fe2b482250e2568431f73eb6cc2386be.png" xlink:type="simple" xlink:show="embed" xlink:actuate="onLoad"/></draw:frame> <draw:frame draw:style-name="media" draw:name="11" text:anchor-type="as-char" draw:z-index="11" svg:width="" svg:rel-width="100%" svg:height="0cm"><draw:image xlink:href="Pictures/75f4c799144e02eb67df85d043e52a99.svg" xlink:type="simple" xlink:show="embed" xlink:actuate="onLoad"/></draw:frame><text:note text:id="ftn3" text:note-class="footnote"><text:note-citation text:label="4)">4)</text:note-citation><text:note-body><text:p text:style-name="Text_20_body">Screenshot aktualisieren</text:p></text:note-body></text:note></text:p>
      <text:p text:style-name="Text_20_body">Anmerkungen:</text:p>
      <text:list text:style-name="List_20_1" text:continue-numbering="false">
        <text:list-item>
          <text:p text:style-name="List_20_1_Content_First"> <text:span text:style-name="Source_20_Text">ID3v1 Tag erstellen/verwenden</text:span>: Haken muss gesetzt sein.</text:p>
        </text:list-item>
        <text:list-item>
          <text:p text:style-name="List_20_1_Content"> <text:span text:style-name="Source_20_Text">Titel</text:span>: Eventuell muss man den Prediger danach fragen.</text:p>
        </text:list-item>
        <text:list-item>
          <text:p text:style-name="List_20_1_Content"> <text:span text:style-name="Source_20_Text">Interpret</text:span>: Name des Redners / der Rednerin</text:p>
        </text:list-item>
        <text:list-item>
          <text:p text:style-name="List_20_1_Content"> <text:span text:style-name="Source_20_Text">Album</text:span>: <text:span text:style-name="Source_20_Text">Predigt KaO 07.07.2024</text:span> (natürlich mit aktuellem Datum)</text:p>
        </text:list-item>
        <text:list-item>
          <text:p text:style-name="List_20_1_Content"> <text:span text:style-name="Source_20_Text">Jahr</text:span>: Selbsterklärend</text:p>
        </text:list-item>
        <text:list-item>
          <text:p text:style-name="List_20_1_Content"> <text:span text:style-name="Source_20_Text">Kommentar</text:span>: Wenn die Predigt eine bestimmte Bibelstelle behandelte, kann sie hier angegeben werden</text:p>
        </text:list-item>
        <text:list-item>
          <text:p text:style-name="List_20_1_Content_Last"> <text:span text:style-name="Source_20_Text">Track Number</text:span>: Hier schreiben wir eigentlich immer nur <text:span text:style-name="Source_20_Text">1</text:span> rein.</text:p>
        </text:list-item>
      </text:list>
      <text:h text:style-name="Heading_20_5" text:outline-level="5"><text:bookmark-start text:name="__RefHeading___speichern_8"/><text:bookmark-start text:name="speichern"/>Speichern<text:bookmark-end text:name="__RefHeading___speichern_8"/><text:bookmark-end text:name="speichern"/></text:h>
      <text:p text:style-name="Text_20_body">Zum Speichern der geschnittenen Datei wählt man <text:span text:style-name="Source_20_Text">Datei</text:span> und <text:span text:style-name="Source_20_Text">Audio komplett speichern…</text:span></text:p>
      <text:p text:style-name="Text_20_body"><draw:frame draw:style-name="media" draw:name="12" text:anchor-type="as-char" draw:z-index="12" svg:width="12.0385416667cm" svg:height="4.02166666667cm"><draw:image xlink:href="Pictures/38b6b63e42ce10f421062579fbad9821.png" xlink:type="simple" xlink:show="embed" xlink:actuate="onLoad"/></draw:frame></text:p>
      <text:p text:style-name="Text_20_body">Der automatisch generierte Dateiname muss bei der Predigt abgeändert werden:</text:p>
      <text:p text:style-name="Text_20_body"><draw:frame draw:style-name="media" draw:name="13" text:anchor-type="as-char" draw:z-index="13" svg:width="21.8545833333cm" style:rel-width="100%" svg:height="13.7054166667cm" style:rel-height="scale"><draw:image xlink:href="Pictures/ebe5c63c5091aec8f9b6f060a677b634.png" xlink:type="simple" xlink:show="embed" xlink:actuate="onLoad"/></draw:frame></text:p>
      <text:list text:style-name="List_20_1" text:continue-numbering="false">
        <text:list-item>
          <text:p text:style-name="List_20_1_Content_First"> <text:span text:style-name="Source_20_Text">mitschnitt</text:span> wird durch <text:span text:style-name="Source_20_Text">predigt</text:span> ersetzt</text:p>
        </text:list-item>
        <text:list-item>
          <text:p text:style-name="List_20_1_Content"> Die Uhrzeit wird durch den Namen des Predigers (in Kleinbuchstaben, <text:span text:style-name="Source_20_Text">-</text:span> statt Leerzeichen) ersetzt.</text:p>
        </text:list-item>
        <text:list-item>
          <text:p text:style-name="List_20_1_Content_Last"> Wenn mehr als zwei Schnitte in der Datei vorgenommen wurden, ist es empfehlenswert ebenfalls im ‘‘Datei‘‘-Menu noch die “Projektdatei” zu speichern, falls später Korrekturen am Zuschnitt vorgenommen werden sollen.</text:p>
        </text:list-item>
      </text:list>
      <text:h text:style-name="Heading_20_4" text:outline-level="4"><text:bookmark-start text:name="__RefHeading___hochladen_der_predigt_9"/><text:bookmark-start text:name="hochladen_der_predigt"/>Hochladen der Predigt<text:bookmark-end text:name="__RefHeading___hochladen_der_predigt_9"/><text:bookmark-end text:name="hochladen_der_predigt"/></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Bevor man die Predigt auf der Webseite veröffentlicht, muss vom Prinzip her bei Gastrednern immer gefragt werden, ob sie einverstanden sind. Inzwischen erstellen wir allerdings einen Youtube-Livestream des gesamten Gottesdienstes, von daher wird die Zustimmung zur Veröffentlichung bereits an anderer Stelle geklärt.</text:p></table:table-cell></table:table-row></table:table></draw:text-box></draw:frame></text:p>
      <text:p text:style-name="Text_20_body">Zum Hochladen auf die Gemeinde-Webseite startet man FileZilla <text:note text:id="ftn4" text:note-class="footnote"><text:note-citation text:label="5)">5)</text:note-citation><text:note-body><text:a xlink:type="simple" xlink:href="#__RefHeading___songbeamer_und_aufnahme_1" text:style-name="Local_20_link" text:visited-style-name="Visited_20_Local_20_Link">Screenshot</text:a><text:p text:style-name="Text_20_body"> Punkt 3</text:p></text:note-body></text:note> und verbindet sich dort mit dem gespeicherten Bookmark <text:span text:style-name="Source_20_Text">FPGCLZ</text:span></text:p>
      <text:p text:style-name="Text_20_body"><draw:frame draw:style-name="media" draw:name="14" text:anchor-type="as-char" draw:z-index="14" svg:width="4.92125cm" style:rel-width="100%" svg:height="3.59833333333cm" style:rel-height="scale"><draw:image xlink:href="Pictures/68cbdb022be41c7f6c9e0ac9f8fc3534.png" xlink:type="simple" xlink:show="embed" xlink:actuate="onLoad"/></draw:frame></text:p>
      <text:p text:style-name="Text_20_body">Links findet sich dann die lokale Dateiliste, rechts die Serverseitige:</text:p>
      <text:p text:style-name="Text_20_body"><draw:frame draw:style-name="media" draw:name="15" text:anchor-type="as-char" draw:z-index="15" svg:width="23.4420833333cm" style:rel-width="100%" svg:height="19.685cm" style:rel-height="scale"><draw:image xlink:href="Pictures/1dc8f4d650dfeeb5ad4f58b74c4da171.png" xlink:type="simple" xlink:show="embed" xlink:actuate="onLoad"/></draw:frame></text:p>
      <text:p text:style-name="Text_20_body">Um die Datei hochzuladen, führt man einen Doppelklick aus oder schiebt die Datei per Maus rüber.</text:p>
      <text:h text:style-name="Heading_20_4" text:outline-level="4"><text:bookmark-start text:name="__RefHeading___hochladen_des_band-mitschnitts_10"/><text:bookmark-start text:name="hochladen_des_band-mitschnitts"/>Hochladen des Band-Mitschnitts<text:bookmark-end text:name="__RefHeading___hochladen_des_band-mitschnitts_10"/><text:bookmark-end text:name="hochladen_des_band-mitschnitts"/></text:h>
      <text:p text:style-name="Text_20_body">Der Band-Mitschnitt wird nach dem Schneiden einfach nur (mit dem automatisch generierten Namen) im Verzeichnis “Mitschnitte” unter dem jeweiligen Jahresordner gespeichert - die Jahresordner werden automatisch mit der Gemeinde-Nextcloud synchronisiert und sind jeweils für Mitglieder der “Band”-Gruppe in Nextcloud freigegeben. Man kann darüber hinaus einzelne Dateien per Nextcloud sehr komfortabel freigeben, falls jemand Interesse daran hat.</text:p>
      <text:p text:style-name="Text_20_body">Dadurch, dass der Band-Mitschnitt in der Cloud keine Sprachaufnahmen mehr enthält, ist es auch rechtlich nicht mehr so kompliziert, weiteren Personen Zugriff darauf zuge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7T20::06:33</meta:creation-date>
    <dc:creator>Generated</dc:creator>
    <dc:date>2026-08-27T20::06:33</dc:date>
    <dc:language>en-US</dc:language>
    <meta:editing-cycles>1</meta:editing-cycles>
    <meta:editing-duration>PT0S</meta:editing-duration>
    <dc:title>technik-team:songbeamer_und_aufnahme:start</dc:title>
  </office:meta>
</office:document-meta>
</file>