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-team:start"/><text:bookmark-start text:name="__RefHeading___technik-team_1"/><text:bookmark-start text:name="technik-team"/>Technik-Team<text:bookmark-end text:name="__RefHeading___technik-team_1"/><text:bookmark-end text:name="technik-team"/></text:h>
      <text:p text:style-name="Text_20_body">Hier sind Dinge fürs Technik-Team aufgeschrieben.</text:p>
      <text:h text:style-name="Heading_20_2" text:outline-level="2"><text:bookmark-start text:name="__RefHeading___tontechnik_2"/><text:bookmark-start text:name="tontechnik"/>Tontechnik<text:bookmark-end text:name="__RefHeading___tontechnik_2"/><text:bookmark-end text:name="tontechnik"/></text:h>
      <text:list text:style-name="List_20_1" text:continue-numbering="false">
        <text:list-item>
          <text:p text:style-name="List_20_1_Content_First"> <text:a xlink:type="simple" xlink:href="https://www.doku.fpgclz.de/doku.php/technik-team:grundverkabelung_der_anlage:start" text:style-name="Internet_20_link" text:visited-style-name="Visited_20_Internet_20_Link">Grundverkabelung der Anlage</text:a></text:p>
        </text:list-item>
        <text:list-item>
          <text:p text:style-name="List_20_1_Content_Last"> <text:a xlink:type="simple" xlink:href="https://www.doku.fpgclz.de/doku.php/detail:effektgeraet" text:style-name="Internet_20_link" text:visited-style-name="Visited_20_Internet_20_Link"> Effektgerä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7::03:54</meta:creation-date>
    <dc:creator>Generated</dc:creator>
    <dc:date>2026-08-26T17::03:54</dc:date>
    <dc:language>en-US</dc:language>
    <meta:editing-cycles>1</meta:editing-cycles>
    <meta:editing-duration>PT0S</meta:editing-duration>
    <dc:title>technik-team:start</dc:title>
  </office:meta>
</office:document-meta>
</file>