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-team:todos_und_projekte:start"/><text:bookmark-start text:name="__RefHeading___todos_und_projekte_1"/><text:bookmark-start text:name="todos_und_projekte"/>Todos und Projekte<text:bookmark-end text:name="__RefHeading___todos_und_projekte_1"/><text:bookmark-end text:name="todos_und_projekte"/></text:h>
      <text:list text:style-name="List_20_1" text:continue-numbering="false">
        <text:list-item/>
        <text:list-item>
          <text:list text:style-name="List_20_1">
            <text:list-item/>
            <text:list-item/>
            <text:list-item/>
            <text:list-item/>
          </text:list>
        </text:list-item>
        <text:list-item>
          <text:p text:style-name="List_20_1_Content"> <text:line-break/>DSP würde sonst in der Nähe des Mischpults eingebaut werden.</text:p>
        </text:list-item>
        <text:list-item/>
        <text:list-item/>
        <text:list-item/>
        <text:list-item/>
        <text:list-item/>
        <text:list-item/>
        <text:list-item/>
        <text:list-item/>
        <text:list-item/>
      </text:list>
      <text:h text:style-name="Heading_20_1" text:outline-level="1"><text:bookmark-start text:name="__RefHeading___bauprojekte_2"/><text:bookmark-start text:name="bauprojekte"/>Bauprojekte<text:bookmark-end text:name="__RefHeading___bauprojekte_2"/><text:bookmark-end text:name="bauprojekte"/></text:h>
      <text:h text:style-name="Heading_20_2" text:outline-level="2"><text:bookmark-start text:name="__RefHeading___schallabsorber_3"/><text:bookmark-start text:name="schallabsorber"/>Schallabsorber<text:bookmark-end text:name="__RefHeading___schallabsorber_3"/><text:bookmark-end text:name="schallabsorber"/></text:h>
      <text:list text:style-name="List_20_1" text:continue-numbering="false">
        <text:list-item>
          <text:p text:style-name="List_20_1_Content_First"> <text:a xlink:type="simple" xlink:href="https://upayasound.com/schallabsorber-selber-bauen-2/" text:style-name="Internet_20_link" text:visited-style-name="Visited_20_Internet_20_Link">https://upayasound.com/schallabsorber-selber-bauen-2/</text:a></text:p>
        </text:list-item>
        <text:list-item>
          <text:p text:style-name="List_20_1_Content"> <text:a xlink:type="simple" xlink:href="https://www.heimkino-praxis.de/absorber-material/" text:style-name="Internet_20_link" text:visited-style-name="Visited_20_Internet_20_Link">https://www.heimkino-praxis.de/absorber-material/</text:a></text:p>
        </text:list-item>
        <text:list-item>
          <text:p text:style-name="List_20_1_Content"> <text:a xlink:type="simple" xlink:href="http://www.acousticmodelling.com/porous.php" text:style-name="Internet_20_link" text:visited-style-name="Visited_20_Internet_20_Link">http://www.acousticmodelling.com/porous.php</text:a></text:p>
        </text:list-item>
        <text:list-item>
          <text:p text:style-name="List_20_1_Content"> <text:a xlink:type="simple" xlink:href="https://www.heimkino-praxis.de/reflexionspunkte-berechnen/" text:style-name="Internet_20_link" text:visited-style-name="Visited_20_Internet_20_Link">https://www.heimkino-praxis.de/reflexionspunkte-berechnen/</text:a></text:p>
        </text:list-item>
        <text:list-item>
          <text:p text:style-name="List_20_1_Content"> <text:a xlink:type="simple" xlink:href="https://www.heimkino-praxis.de/erstreflexionen-an-einer-tuer/" text:style-name="Internet_20_link" text:visited-style-name="Visited_20_Internet_20_Link">https://www.heimkino-praxis.de/erstreflexionen-an-einer-tuer/</text:a></text:p>
        </text:list-item>
        <text:list-item>
          <text:p text:style-name="List_20_1_Content"> <text:a xlink:type="simple" xlink:href="https://www.aixfoam.de/akustikelement-mit-planer-oberflaeche-sh001-mh" text:style-name="Internet_20_link" text:visited-style-name="Visited_20_Internet_20_Link">https://www.aixfoam.de/akustikelement-mit-planer-oberflaeche-sh001-mh</text:a></text:p>
        </text:list-item>
        <text:list-item>
          <text:p text:style-name="List_20_1_Content"> <text:a xlink:type="simple" xlink:href="https://www.heimkino-praxis.de/deckensegel-bauarten/" text:style-name="Internet_20_link" text:visited-style-name="Visited_20_Internet_20_Link">https://www.heimkino-praxis.de/deckensegel-bauarten/</text:a></text:p>
        </text:list-item>
        <text:list-item>
          <text:p text:style-name="List_20_1_Content_Last"> <text:a xlink:type="simple" xlink:href="https://www.heimkino-praxis.de/lochplatten-akustikdecke/" text:style-name="Internet_20_link" text:visited-style-name="Visited_20_Internet_20_Link">https://www.heimkino-praxis.de/lochplatten-akustikdecke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6T16::13:53</meta:creation-date>
    <dc:creator>Generated</dc:creator>
    <dc:date>2026-08-26T16::13:53</dc:date>
    <dc:language>en-US</dc:language>
    <meta:editing-cycles>1</meta:editing-cycles>
    <meta:editing-duration>PT0S</meta:editing-duration>
    <dc:title>technik-team:todos_und_projekte:start</dc:title>
  </office:meta>
</office:document-meta>
</file>